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2B00000096023352A7.jpg"/>
  <manifest:file-entry manifest:media-type="image/jpeg" manifest:full-path="Pictures/1000000000000137000000A286764FA3.jpg"/>
  <manifest:file-entry manifest:media-type="image/jpeg" manifest:full-path="Pictures/100000000000040F000000F3CEE4078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Arial3" svg:font-family="Arial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size="18pt" style:font-size-asian="18pt" style:font-size-complex="18pt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 style:master-page-name="Standard">
      <style:paragraph-properties style:page-number="auto"/>
    </style:style>
    <style:style style:name="P5" style:family="paragraph" style:parent-style-name="List_20_Paragraph" style:list-style-name="WWNum1"/>
    <style:style style:name="P6" style:family="paragraph">
      <style:paragraph-properties fo:text-align="center"/>
      <style:text-properties fo:font-size="18pt"/>
    </style:style>
    <style:style style:name="T1" style:family="text">
      <style:text-properties fo:font-size="16pt" fo:font-weight="bold" style:font-size-asian="16pt" style:font-weight-asian="bold" style:font-size-complex="16pt"/>
    </style:style>
    <style:style style:name="T2" style:family="text">
      <style:text-properties fo:font-size="28pt" style:font-size-asian="28pt" style:font-size-complex="28pt"/>
    </style:style>
    <style:style style:name="T3" style:family="text">
      <style:text-properties fo:font-size="24pt" style:font-size-asian="24pt" style:font-size-complex="24pt"/>
    </style:style>
    <style:style style:name="T4" style:family="text">
      <style:text-properties fo:font-size="18pt" style:font-size-asian="18pt" style:font-size-complex="18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fo:font-size="14pt" fo:font-weight="normal" style:font-size-asian="14pt" style:font-weight-asian="normal" style:font-size-complex="14pt" style:font-weight-complex="normal"/>
    </style:style>
    <style:style style:name="T7" style:family="text">
      <style:text-properties fo:color="#222222" style:font-name="Arial1" fo:font-size="14pt" style:font-size-asian="14pt" style:font-name-complex="Arial2" style:font-size-complex="14pt"/>
    </style:style>
    <style:style style:name="T8" style:family="text">
      <style:text-properties fo:color="#666666" style:font-name="Arial1" fo:font-size="14pt" fo:font-style="italic" fo:font-weight="normal" style:font-size-asian="14pt" style:font-style-asian="italic" style:font-weight-asian="normal" style:font-name-complex="Arial2" style:font-size-complex="14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logo comprensivo.jpg" draw:style-name="gr1" draw:text-style-name="P6" svg:width="11.999cm" svg:height="2.798cm" svg:x="0cm" svg:y="0cm">
        <draw:image xlink:href="Pictures/100000000000040F000000F3CEE4078D.jpg" xlink:type="simple" xlink:show="embed" xlink:actuate="onLoad">
          <text:p/>
        </draw:image>
      </draw:frame>
      <draw:frame text:anchor-type="page" text:anchor-page-number="0" draw:z-index="2" draw:name="logo comune.jpg" draw:style-name="gr1" draw:text-style-name="P6" svg:width="5cm" svg:height="2.539cm" svg:x="0cm" svg:y="0cm">
        <draw:image xlink:href="Pictures/100000000000012B00000096023352A7.jpg" xlink:type="simple" xlink:show="embed" xlink:actuate="onLoad">
          <text:p/>
        </draw:image>
      </draw:frame>
      <draw:frame text:anchor-type="page" text:anchor-page-number="0" draw:z-index="4" draw:name="logo fossol.jpg" draw:style-name="gr1" draw:text-style-name="P6" svg:width="5cm" svg:height="2.61cm" svg:x="0cm" svg:y="0cm">
        <draw:image xlink:href="Pictures/1000000000000137000000A286764FA3.jpg" xlink:type="simple" xlink:show="embed" xlink:actuate="onLoad">
          <text:p/>
        </draw:image>
      </draw:frame>
      <text:p text:style-name="P4"><text:s text:c="29"/><draw:frame draw:style-name="fr1" text:anchor-type="as-char" svg:width="12cm" svg:height="2.799cm" draw:z-index="1"><draw:image xlink:href="Pictures/100000000000040F000000F3CEE4078D.jpg" xlink:type="simple" xlink:show="embed" xlink:actuate="onLoad"/></draw:frame></text:p>
      <text:p text:style-name="Standard"/>
      <text:p text:style-name="Standard"><text:span text:style-name="T1">La Dirigente Scolastica Dott.ssa Christine Cavallari, gli insegnanti, gli alunni della scuola vi invitano alla serata in occasione della</text:span></text:p>
      <text:p text:style-name="P1"><text:span text:style-name="T2">GIORNATA DELLA MEMORIA 2018</text:span></text:p>
      <text:p text:style-name="P1"><text:span text:style-name="T3">Aula magna Istituto Ferraris</text:span></text:p>
      <text:p text:style-name="P1"><text:span text:style-name="T3">Viale Divisione Acqui 160</text:span></text:p>
      <text:p text:style-name="P1"><text:bookmark text:name="_GoBack"/><text:span text:style-name="T4">Venerdì 26 gennaio 2018 ore 18</text:span></text:p>
      <text:p text:style-name="P2"/>
      <text:list xml:id="list2148429628166030601" text:style-name="WWNum1">
        <text:list-item>
          <text:p text:style-name="P5"><text:span text:style-name="T5">Presentazione dei filmati finalisti al Concorso del MIUR: <text:s text:c="2"/>“I ragazzi ricordano la Shoah”;</text:span></text:p>
        </text:list-item>
        <text:list-item>
          <text:p text:style-name="P5"><text:span text:style-name="T7">Resoconto dell’intervento all'Assemblea legislativa della regione Emilia Romagna, all'interno del percorso conCittadini, dove abbiamo presentato il nostro Progetto</text:span></text:p>
        </text:list-item>
        <text:list-item>
          <text:p text:style-name="P5"><text:span text:style-name="T5">Sarà presente la Signora Marta Affricano Testimone di quelle vicende;</text:span></text:p>
        </text:list-item>
        <text:list-item>
          <text:p text:style-name="P5"><text:span text:style-name="T5">L’orchestra della scuola eseguirà </text:span><text:span text:style-name="T8">Der Mirjambrunnen</text:span></text:p>
        </text:list-item>
        <text:list-item>
          <text:p text:style-name="P5"><text:span text:style-name="T5">Emmanuel canterà Auschwitz</text:span></text:p>
        </text:list-item>
        <text:list-item>
          <text:p text:style-name="P5"><text:span text:style-name="T5">Eros Miari racconterà: “L’albero di Ana”</text:span></text:p>
        </text:list-item>
      </text:list>
      <text:p text:style-name="Standard">Col patrocinio</text:p>
      <text:p text:style-name="P3"/>
      <text:p text:style-name="Standard">c<draw:frame draw:style-name="fr1" text:anchor-type="as-char" svg:width="5.001cm" svg:height="2.54cm" draw:z-index="3"><draw:image xlink:href="Pictures/100000000000012B00000096023352A7.jpg" xlink:type="simple" xlink:show="embed" xlink:actuate="onLoad"/></draw:frame><draw:frame draw:style-name="fr1" text:anchor-type="as-char" svg:width="5.001cm" svg:height="2.611cm" draw:z-index="5"><draw:image xlink:href="Pictures/1000000000000137000000A286764FA3.jp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Arial3" svg:font-family="Arial" style:font-family-generic="swiss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-complex="Courier New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io calice</meta:initial-creator>
    <dc:creator>elisa turrini</dc:creator>
    <meta:editing-cycles>2</meta:editing-cycles>
    <meta:creation-date>2018-01-11T05:50:00</meta:creation-date>
    <dc:date>2018-01-17T09:27:45.09</dc:date>
    <meta:editing-duration>PT30S</meta:editing-duration>
    <meta:generator>OpenOffice/4.1.3$Win32 OpenOffice.org_project/413m1$Build-9783</meta:generator>
    <meta:document-statistic meta:table-count="0" meta:image-count="3" meta:object-count="0" meta:page-count="1" meta:paragraph-count="14" meta:word-count="102" meta:character-count="73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